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Nassaukade 128 1052E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ndersplitsen van het gebouw in appartementsrechten.</text:p>
            <text:p text:style-name="common-al">Zaakadres: Nassaukade 128-1 1052ED Amsterdam, Nassaukade 128-2 1052ED Amsterdam, Nassaukade 128-3 1052ED Amsterdam</text:p>
            <text:p text:style-name="common-al">Datum ontvangst: 03-08-2026</text:p>
            <text:p text:style-name="common-al">Zaaknummer: Z2026-03443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89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4431</meta:user-defined>
    <meta:user-defined meta:name="DCTERMS.abstract">het ondersplitsen van het gebouw in appartementsrechten op het adres Nassaukade 128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splitsingsvergunning Nassaukade 128 1052ED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94</meta:user-defined>
    <meta:user-defined meta:name="OVERHEIDop.GmbID/DC.identifier">gmb-2026-379894</meta:user-defined>
    <meta:user-defined meta:name="OVERHEIDop.versieInformatie"/>
  </office:meta>
</office:document-meta>
</file>