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rganiseren van het evenement Kermis Gorinchem 2026 van 23 oktober tot en met 31 oktober 2026 aan Grote Markt- Groenmarkt- Achter de Kerk- Zusterhuis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rinchem maakt bekend dat de volgende aanvragen zijn ontvangen in het kader van de Algemene Plaatselijke Verordening:</text:p>
            <text:p text:style-name="common-al">
            <text:span text:style-name="nadrukvet">Grote Markt-Groenmarkt-Achter de Kerk-Zusterhuis, Gorinchem</text:span> (29/07 ’26)</text:p>
            <text:p text:style-name="common-al">Aanvraag evenementenvergunning voor het organiseren van het evenement Kermis Gorinchem 2026 op de locatie Grote Markt- Groenmarkt- Achter de Kerk- Zusterhuis in Gorinchem van 23 oktober tot en met 31 oktober 2026.</text:p>
            <text:p text:style-name="last-al">Tegen de hiervoor genoemde aanvraag kan geen bezwaar of beroep worden ingediend. Dat kan pas nadat het college over de aanvraag heeft beslist. Die beslissing wordt eveneens bekend gemaakt in deze krant onder het kopje verleende vergunning. Voor nadere informatie over d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98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anvraag vergunning voor het organiseren van het evenement Kermis Gorinchem 2026 van 23 oktober tot en met 31 oktober 2026 aan Grote Markt- Groenmarkt- Achter de Kerk- Zusterhuis te Gorinchem</meta:user-defined>
    <meta:user-defined meta:name="DCTERMS.W3CDTF/DCTERMS.available">2026-08-11</meta:user-defined>
    <meta:user-defined meta:name="DCTERMS.W3CDTF/OVERHEIDop.jaargang">2026</meta:user-defined>
    <meta:user-defined meta:name="OVERHEIDop.publicationIssue">379892</meta:user-defined>
    <meta:user-defined meta:name="OVERHEIDop.GmbID/DC.identifier">gmb-2026-379892</meta:user-defined>
    <meta:user-defined meta:name="OVERHEIDop.versieInformatie"/>
  </office:meta>
</office:document-meta>
</file>