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realiseren van een uitbouw aan de achter en zijkant van de woning op de locatie Heulestein 54, 3417 TE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632349. DSO nummer: 2026072600191.</text:p>
            <text:p text:style-name="common-al">Datum ontvangst aanvraag: 27 juli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
            <text:span text:style-name="nadrukvet">Wilt u een aanvraag omgevingsvergunning inzien?</text:span>
          </text:p>
            <text:p text:style-name="common-al">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6 augustus 2026</text:p>
            <text:p text:style-name="last-al">Burgemeester en wethouders van Montfo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798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34598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OVERHEIDop.locatietype/OVERHEIDop.gebiedsmarkering">Adres</meta:user-defined>
    <meta:user-defined meta:name="DC.title">Aanvraag omgevingsvergunning (reguliere procedure) voor het realiseren van een uitbouw aan de achter en zijkant van de woning op de locatie Heulestein 54, 3417 TE Montfoort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90</meta:user-defined>
    <meta:user-defined meta:name="OVERHEIDop.GmbID/DC.identifier">gmb-2026-379890</meta:user-defined>
    <meta:user-defined meta:name="OVERHEIDop.versieInformatie"/>
  </office:meta>
</office:document-meta>
</file>