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bouwkundig splitsen van een woning op de locatie Heeswijk 51, 3417 GP Mont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631819. DSO nummer: 2026072300078.</text:p>
            <text:p text:style-name="common-al">Datum ontvangst aanvraag: 27 juli 2026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 </text:p>
            <text:p text:style-name="common-al">
            <text:span text:style-name="nadrukvet">Wilt u een aanvraag omgevingsvergunning inzien?</text:span>
          </text:p>
            <text:p text:style-name="common-al">Dan kunt u mailen naar bouw@montfoort.nl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/>
            <text:p text:style-name="common-al">Montfoort, 6 augustus 2026</text:p>
            <text:p text:style-name="last-al">Burgemeester en wethouders van Montfoo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7988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634624</meta:user-defined>
    <meta:user-defined meta:name="DCTERMS.abstract">Bekendmaking van Gemeente Montfoort</meta:user-defined>
    <dc:language>nl</dc:language>
    <meta:user-defined meta:name="OVERHEIDop.locatietype/OVERHEIDop.gebiedsmarkering">Punt</meta:user-defined>
    <meta:user-defined meta:name="OVERHEIDop.locatietype/OVERHEIDop.gebiedsmarkering">Adres</meta:user-defined>
    <meta:user-defined meta:name="DC.title">Aanvraag omgevingsvergunning (reguliere procedure) voor het bouwkundig splitsen van een woning op de locatie Heeswijk 51, 3417 GP Montfoort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88</meta:user-defined>
    <meta:user-defined meta:name="OVERHEIDop.GmbID/DC.identifier">gmb-2026-379888</meta:user-defined>
    <meta:user-defined meta:name="OVERHEIDop.versieInformatie"/>
  </office:meta>
</office:document-meta>
</file>