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uitbouwen van de bestaande opbouw wordt over de gehele breedte en lengte van de woning uitgebouwd op de 2e etage, Malawistraat 1 2622LC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06-08-2026 </text:p>
            <text:p text:style-name="common-al">Malawistraat 1 2622LC Delft | het uitbouwen van de bestaande opbouw wordt over de gehele breedte en lengte van de woning uitgebouwd op de 2e etage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851.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98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851</meta:user-defined>
    <meta:user-defined meta:name="DCTERMS.abstract">Opbouw Malawistraat 1 1</meta:user-defined>
    <dc:language>nl</dc:language>
    <meta:user-defined meta:name="OVERHEIDop.locatietype/OVERHEIDop.gebiedsmarkering">Vlak</meta:user-defined>
    <meta:user-defined meta:name="DC.title">Verlening omgevingsvergunning, het uitbouwen van de bestaande opbouw wordt over de gehele breedte en lengte van de woning uitgebouwd op de 2e etage, Malawistraat 1 2622LC Delft</meta:user-defined>
    <meta:user-defined meta:name="DCTERMS.W3CDTF/DCTERMS.available">2026-08-10</meta:user-defined>
    <meta:user-defined meta:name="DCTERMS.W3CDTF/OVERHEIDop.jaargang">2026</meta:user-defined>
    <meta:user-defined meta:name="OVERHEIDop.publicationIssue">379885</meta:user-defined>
    <meta:user-defined meta:name="OVERHEIDop.GmbID/DC.identifier">gmb-2026-379885</meta:user-defined>
    <meta:user-defined meta:name="OVERHEIDop.versieInformatie"/>
  </office:meta>
</office:document-meta>
</file>