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2 bomen i.v.m. aanleg kabel (fase 1 - deel gem. Leiden - 50kV kabel Leiden-Leimuiden), Willem de Zwijgerla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69159</text:p>
            <text:p text:style-name="common-al">
            <text:span text:style-name="nadrukvet">Ingekomen:</text:span> 24-03-2026</text:p>
            <text:p text:style-name="common-al">
            <text:span text:style-name="nadrukvet">Datum besluit:</text:span> 04-08-2026</text:p>
            <text:p text:style-name="common-al">
            <text:span text:style-name="nadrukvet">Locatie:</text:span> Willem de Zwijgerlaan Leiden</text:p>
            <text:p text:style-name="common-al">
            <text:span text:style-name="nadrukvet">Projectomschrijving:</text:span> kappen 2 bomen i.v.m. aanleg kabel (fase 1 - deel gem. Leiden - 50kV kabel Leiden-Leimuid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915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98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3969159</meta:user-defined>
    <meta:user-defined meta:name="DCTERMS.abstract">kappen 2 bomen i.v.m. aanleg kabel (fase 1 - deel gem. Leiden - 50kV kabel Leiden-Leimuid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2 bomen i.v.m. aanleg kabel (fase 1 - deel gem. Leiden - 50kV kabel Leiden-Leimuiden), Willem de Zwijgerlaan Leiden</meta:user-defined>
    <meta:user-defined meta:name="DCTERMS.W3CDTF/DCTERMS.available">2026-08-20</meta:user-defined>
    <meta:user-defined meta:name="DCTERMS.W3CDTF/OVERHEIDop.jaargang">2026</meta:user-defined>
    <meta:user-defined meta:name="OVERHEIDop.externeBijlage">Samenvatting 000 (2026032402319)|exb-2026-28338</meta:user-defined>
    <meta:user-defined meta:name="OVERHEIDop.publicationIssue">379881</meta:user-defined>
    <meta:user-defined meta:name="OVERHEIDop.GmbID/DC.identifier">gmb-2026-379881</meta:user-defined>
    <meta:user-defined meta:name="OVERHEIDop.versieInformatie"/>
  </office:meta>
</office:document-meta>
</file>