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zijkant en achterzijde woning aan Koningin Emmastraat 23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Koningin Emmastraat 23, 4205 BK</text:span> (31/07 ’26) </text:p>
            <text:p text:style-name="common-al">het plaatsen van een dakkapel zijkant en achterzijde woning</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987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7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plaatsen van een dakkapel zijkant en achterzijde woning aan Koningin Emmastraat 23 te Gorinchem</meta:user-defined>
    <meta:user-defined meta:name="DCTERMS.W3CDTF/DCTERMS.available">2026-08-11</meta:user-defined>
    <meta:user-defined meta:name="DCTERMS.W3CDTF/OVERHEIDop.jaargang">2026</meta:user-defined>
    <meta:user-defined meta:name="OVERHEIDop.publicationIssue">379878</meta:user-defined>
    <meta:user-defined meta:name="OVERHEIDop.GmbID/DC.identifier">gmb-2026-379878</meta:user-defined>
    <meta:user-defined meta:name="OVERHEIDop.versieInformatie"/>
  </office:meta>
</office:document-meta>
</file>