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eenmalig opslaan van 2 partijen grond naast Vaassenseweg 6-8, 7396NA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5 juli 2026</text:p>
            <text:p text:style-name="common-al">Kenmerk: Z2026-00001464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987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64</meta:user-defined>
    <meta:user-defined meta:name="DCTERMS.abstract">naast Vaassenseweg 6-8, 7396NA Terwol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milieubelastende activiteit voor het eenmalig opslaan van 2 partijen grond naast Vaassenseweg 6-8, 7396NA Terwol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74</meta:user-defined>
    <meta:user-defined meta:name="OVERHEIDop.GmbID/DC.identifier">gmb-2026-379874</meta:user-defined>
    <meta:user-defined meta:name="OVERHEIDop.versieInformatie"/>
  </office:meta>
</office:document-meta>
</file>