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ustenburgerstraat 447-H 1072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indeling en de gebruiksfunctie op de vierde verdieping en het plaatsen van een dakterras op het gebouw met bestemming tot één zelfstandige woning</text:p>
            <text:p text:style-name="common-al">Besluit: verleend</text:p>
            <text:p text:style-name="common-al">Besluit verzonden op: 05-08-2026</text:p>
            <text:p text:style-name="common-al">Zaakadres: Rustenburgerstraat 447-H 1072HA Amsterdam</text:p>
            <text:p text:style-name="common-al">Zaaknummer: Z2026-022036</text:p>
            <text:p text:style-name="common-al">DSO-nummer: 202605200050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203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8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036</meta:user-defined>
    <meta:user-defined meta:name="DCTERMS.abstract">wijzigen van de indeling en de gebruiksfunctie op de vierde verdieping en het plaatsen van een dakterras op het gebouw met bestemming tot één zelfst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ustenburgerstraat 447-H 1072H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73</meta:user-defined>
    <meta:user-defined meta:name="OVERHEIDop.GmbID/DC.identifier">gmb-2026-379873</meta:user-defined>
    <meta:user-defined meta:name="OVERHEIDop.versieInformatie"/>
  </office:meta>
</office:document-meta>
</file>