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uiten behandeling gelaten, het plaatsen van een wand en verdiepingsvloer in Sint J Jacobuskerk, Prins Bernhardplein 39, 3555AL Utrecht, GU-Z2026-005813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ins Bernhardplein 39, 3555AL Utrecht</text:p>
            <text:p text:style-name="common-al">GU-Z2026-0058133</text:p>
            <text:p text:style-name="common-al">Toelichting: het plaatsen van een wand en verdiepingsvloer in Sint J Jacobuskerk</text:p>
            <text:p text:style-name="common-al">Datum besluit: 4 augustus 2026</text:p>
            <text:p text:style-name="common-al">Einddatum bezwaartermijn: 17 september 2026</text:p>
            <text:p text:style-name="common-al">Besluit: Buiten behandeling gelat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987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7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7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GU-Z2026-0058133</meta:user-defined>
    <meta:user-defined meta:name="DCTERMS.abstract">Toelichting: het plaatsen van een wand en verdiepingsvloer in Sint J Jacobuskerk</meta:user-defined>
    <dc:language>nl</dc:language>
    <meta:user-defined meta:name="OVERHEIDop.locatietype/OVERHEIDop.gebiedsmarkering">Punt</meta:user-defined>
    <meta:user-defined meta:name="DC.title">Aanvraag omgevingsvergunning buiten behandeling gelaten, het plaatsen van een wand en verdiepingsvloer in Sint J Jacobuskerk, Prins Bernhardplein 39, 3555AL Utrecht, GU-Z2026-0058133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872</meta:user-defined>
    <meta:user-defined meta:name="OVERHEIDop.GmbID/DC.identifier">gmb-2026-379872</meta:user-defined>
    <meta:user-defined meta:name="OVERHEIDop.versieInformatie"/>
  </office:meta>
</office:document-meta>
</file>