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Halve Raak 69, 2771AC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Omgevingsdienst Midden-Holland (ODMH) namens de gemeente Alphen aan den Rijn een melding ontvangen ter plaatse van de Halve Raak 69, 2771AC Boskoop.</text:p>
            <text:p text:style-name="common-al">Het gaat om de opslag van propaan in twee bovengrondse opslagtanks.</text:p>
            <text:p text:style-name="common-al">De melding heeft kenmerk 2026-00019293.</text:p>
            <text:p text:style-name="common-al">Tegen deze melding kunt u geen bezwaar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986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phen aan den Rij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9293</meta:user-defined>
    <meta:user-defined meta:name="DCTERMS.abstract">Melding milieubelastende activiteit</meta:user-defined>
    <dc:language>nl</dc:language>
    <meta:user-defined meta:name="OVERHEIDop.locatietype/OVERHEIDop.gebiedsmarkering">Vlak</meta:user-defined>
    <meta:user-defined meta:name="DC.title">Melding milieubelastende activiteit Halve Raak 69, 2771AC Boskoop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66</meta:user-defined>
    <meta:user-defined meta:name="OVERHEIDop.GmbID/DC.identifier">gmb-2026-379866</meta:user-defined>
    <meta:user-defined meta:name="OVERHEIDop.versieInformatie"/>
  </office:meta>
</office:document-meta>
</file>