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uitvoeren van grondwerkzaamheden, Maansteenweg 1, 3523SR Utrecht, GU-Z2026-00604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ansteenweg 1, 3523SR Utrecht</text:p>
            <text:p text:style-name="common-al">GU-Z2026-0060402</text:p>
            <text:p text:style-name="common-al">Toelichting: het uitvoeren van grondwerkzaamhed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86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0402</meta:user-defined>
    <meta:user-defined meta:name="DCTERMS.abstract">Toelichting: het uitvoeren van grondwerkzaamheden</meta:user-defined>
    <dc:language>nl</dc:language>
    <meta:user-defined meta:name="OVERHEIDop.locatietype/OVERHEIDop.gebiedsmarkering">Vlak</meta:user-defined>
    <meta:user-defined meta:name="DC.title">Verleende Omgevingsvergunning, het uitvoeren van grondwerkzaamheden, Maansteenweg 1, 3523SR Utrecht, GU-Z2026-0060402</meta:user-defined>
    <meta:user-defined meta:name="OVERHEIDop.datumEindeReactietermijn">2026-09-17</meta:user-defined>
    <meta:user-defined meta:name="OVERHEIDop.terinzageleggingBG">https://jeleefomgeving.nl/inzien/002220647/688a8835-3d52-4927-a71b-3e4c71633147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65</meta:user-defined>
    <meta:user-defined meta:name="OVERHEIDop.GmbID/DC.identifier">gmb-2026-379865</meta:user-defined>
    <meta:user-defined meta:name="OVERHEIDop.versieInformatie"/>
  </office:meta>
</office:document-meta>
</file>