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Eerste Van Swindenstraat 136-H 1093GM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ndelaberen van een boom</text:p>
            <text:p text:style-name="common-al">Besluit: verleend</text:p>
            <text:p text:style-name="common-al">Besluit verzonden op: 06-08-2026</text:p>
            <text:p text:style-name="common-al">Zaakadres: Eerste Van Swindenstraat 136-H 1093GM Amsterdam</text:p>
            <text:p text:style-name="common-al">Zaaknummer: Z2026-032584</text:p>
            <text:p text:style-name="common-al">DSO-nummer: 2026072300036</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2584"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98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2584</meta:user-defined>
    <meta:user-defined meta:name="DCTERMS.abstract">kandelaberen van een 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Eerste Van Swindenstraat 136-H 1093GM Amsterdam</meta:user-defined>
    <meta:user-defined meta:name="OVERHEIDop.datumEindeReactietermijn">2026-09-20</meta:user-defined>
    <meta:user-defined meta:name="OVERHEIDop.terinzageleggingBG">https://mijnpublicaties.nl/Publicatie/7b327b9f-9139-4e99-4a30-08dee7b74b38</meta:user-defined>
    <meta:user-defined meta:name="DCTERMS.W3CDTF/DCTERMS.available">2026-08-10</meta:user-defined>
    <meta:user-defined meta:name="DCTERMS.W3CDTF/OVERHEIDop.jaargang">2026</meta:user-defined>
    <meta:user-defined meta:name="OVERHEIDop.publicationIssue">379862</meta:user-defined>
    <meta:user-defined meta:name="OVERHEIDop.GmbID/DC.identifier">gmb-2026-379862</meta:user-defined>
    <meta:user-defined meta:name="OVERHEIDop.versieInformatie"/>
  </office:meta>
</office:document-meta>
</file>