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realiseren van 2 lavafilters ten behoeve van luchtafzuiging slibopslag, Hesselterlandweg 79, 7942 HZ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realiseren van 2 lavafilters ten behoeve van luchtafzuiging slibopslag aan de Hesselterlandweg 79, 7942 HZ Meppel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06-08-2026. We nemen over de aanvraag waarschijnlijk voor 01-10-2026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7985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669619</meta:user-defined>
    <dc:language>nl</dc:language>
    <meta:user-defined meta:name="OVERHEIDop.locatietype/OVERHEIDop.gebiedsmarkering">Punt</meta:user-defined>
    <meta:user-defined meta:name="DC.title">Aanvraag omgevingsvergunning regulier, het realiseren van 2 lavafilters ten behoeve van luchtafzuiging slibopslag, Hesselterlandweg 79, 7942 HZ Mepp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57</meta:user-defined>
    <meta:user-defined meta:name="OVERHEIDop.GmbID/DC.identifier">gmb-2026-379857</meta:user-defined>
    <meta:user-defined meta:name="OVERHEIDop.versieInformatie"/>
  </office:meta>
</office:document-meta>
</file>