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22300660, Tedingerbroekweg 34 2631NH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Veranderen van een woning</text:p>
            <text:p text:style-name="common-al">DSO-Verzoeknummer: 2026022300660</text:p>
            <text:p text:style-name="common-al">Locatie: Tedingerbroekweg 34 2631NH Nootdorp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  <text:list-item text:style-override="id1-3-2-1-1-5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06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22300660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7984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46689</meta:user-defined>
    <meta:user-defined meta:name="DCTERMS.abstract">Veranderen van ee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22300660, Tedingerbroekweg 34 2631NH Nootdorp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46</meta:user-defined>
    <meta:user-defined meta:name="OVERHEIDop.GmbID/DC.identifier">gmb-2026-379846</meta:user-defined>
    <meta:user-defined meta:name="OVERHEIDop.versieInformatie"/>
  </office:meta>
</office:document-meta>
</file>