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Amstelveenseweg 145-H 1075VZ Amsterdam</text:p>
      <text:section text:name="zakelijke-mededeling_id1-3-2" text:style-name="zakelijke-mededeling">
        <text:section text:name="zakelijke-mededeling-tekst_id1-3-2-1" text:style-name="zakelijke-mededeling-tekst">
          <text:section text:name="tekst_id1-3-2-1-1" text:style-name="tekst">
            <text:p text:style-name="common-al">Omschrijving: realiseren van een kelder onder het gehele pand, inclusief koekoeken, het wijzigen van de gebruiksfunctie van een bedrijfsruimte naar twee zelfstandige woningen op de kelder- en beganegrondverdieping, het realiseren van een constructieve doorbraak op de beganegrondverdieping, het realiseren van twee interne trapverbindingen tussen de kelder en de beganegrondverdieping en het wijzigen van een deur in de voorgevel en de kozijnen in de zijgevel</text:p>
            <text:p text:style-name="common-al">Zaakadres: Amstelveenseweg 145-H 1075VZ Amsterdam</text:p>
            <text:p text:style-name="common-al">Datum ontvangst: 16-07-2026</text:p>
            <text:p text:style-name="common-al">Zaaknummer: Z2026-031663</text:p>
            <text:p text:style-name="common-al">DSO-nummer: 2026071602208</text:p>
            <text:p text:style-name="last-al">Dit is een kennisgeving. Indien u belanghebbende bent, kunt later in de procedure bezwaar indienen. Misschien hebt u nog vragen. Neem dan contact met ons op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79839</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839</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839</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31663</meta:user-defined>
    <meta:user-defined meta:name="DCTERMS.abstract">realiseren van een kelder onder het gehele pand, inclusief koekoeken, het wijzigen van de gebruiksfunctie van een bedrijfsruimte naar twee...</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Amstelveenseweg 145-H 1075VZ Amsterdam</meta:user-defined>
    <meta:user-defined meta:name="DCTERMS.W3CDTF/DCTERMS.available">2026-08-10</meta:user-defined>
    <meta:user-defined meta:name="DCTERMS.W3CDTF/OVERHEIDop.jaargang">2026</meta:user-defined>
    <meta:user-defined meta:name="OVERHEIDop.publicationIssue">379839</meta:user-defined>
    <meta:user-defined meta:name="OVERHEIDop.GmbID/DC.identifier">gmb-2026-379839</meta:user-defined>
    <meta:user-defined meta:name="OVERHEIDop.versieInformatie"/>
  </office:meta>
</office:document-meta>
</file>