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oorwerp op de openbare plaats buiten behandeling, tijdelijk inrichten van een bouwplaats van 18 augustus 2026 tot en met 13 augustus 2027, Parkje aan de Loolaan / van Deventerlaan / Parkweg - kenmerk 000024264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Aanvraag vergunning voorwerp op de openbare plaats buiten behandeling gesteld voor het tijdelijk inrichten van een bouwplaats van 18 augustus 2026 tot en met 13 augustus 2027.</text:p>
            <text:p text:style-name="common-al">
            
          </text:p>
            <text:p text:style-name="common-al">
            <text:span text:style-name="nadrukvet">Datum bekendmaking besluit: </text:span>06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98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26469</meta:user-defined>
    <dc:language>nl</dc:language>
    <meta:user-defined meta:name="OVERHEIDop.locatietype/OVERHEIDop.gebiedsmarkering">Vlak</meta:user-defined>
    <meta:user-defined meta:name="DC.title">Vergunning voorwerp op de openbare plaats buiten behandeling, tijdelijk inrichten van een bouwplaats van 18 augustus 2026 tot en met 13 augustus 2027, Parkje aan de Loolaan / van Deventerlaan / Parkweg - kenmerk 00002426469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34</meta:user-defined>
    <meta:user-defined meta:name="OVERHEIDop.GmbID/DC.identifier">gmb-2026-379834</meta:user-defined>
    <meta:user-defined meta:name="OVERHEIDop.versieInformatie"/>
  </office:meta>
</office:document-meta>
</file>