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Evenementen voor Oogstfeest aan de Oan 'e Dyk 56 (doarpstun) in Snakkerburen (EVK-2026-03901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Evenementen voor Oogstfeest aan Oan 'e Dyk 56 (doarpstun) in Snakkerburen </text:span>
          </text:p>
            <text:p text:style-name="common-al">
            
          </text:p>
            <text:p text:style-name="common-al">Het evenement is op 23 augustus 2026</text:p>
            <text:p text:style-name="common-al"/>
            <text:p text:style-name="last-al">Bezwaar: Tegen deze meld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7982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EVK-2026-039010</meta:user-defined>
    <dc:language>nl</dc:language>
    <meta:user-defined meta:name="OVERHEIDop.locatietype/OVERHEIDop.gebiedsmarkering">Lijn</meta:user-defined>
    <meta:user-defined meta:name="DC.title">Kennisgeving Evenementen voor Oogstfeest aan de Oan 'e Dyk 56 (doarpstun) in Snakkerburen (EVK-2026-039010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27</meta:user-defined>
    <meta:user-defined meta:name="OVERHEIDop.GmbID/DC.identifier">gmb-2026-379827</meta:user-defined>
    <meta:user-defined meta:name="OVERHEIDop.versieInformatie"/>
  </office:meta>
</office:document-meta>
</file>