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ervangen bestaande gevelreclame van MiO Lunchroom naar Lotus Fresh Pasta &amp; Pizza, Haarlemmerstraat 86 2312GD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5/3905172</text:p>
            <text:p text:style-name="common-al">
            <text:span text:style-name="nadrukvet">Ingekomen:</text:span> 22-10-2025</text:p>
            <text:p text:style-name="common-al">
            <text:span text:style-name="nadrukvet">Datum besluit:</text:span> 06-08-2026</text:p>
            <text:p text:style-name="common-al">
            <text:span text:style-name="nadrukvet">Locatie:</text:span> Haarlemmerstraat 86 2312GD Leiden</text:p>
            <text:p text:style-name="common-al">
            <text:span text:style-name="nadrukvet">Projectomschrijving:</text:span> vervangen bestaande gevelreclame van MiO Lunchroom naar Lotus Fresh Pasta &amp; Pizza</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5/3905172</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7982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2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2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referentienummer">Z/25/3905172</meta:user-defined>
    <meta:user-defined meta:name="DCTERMS.abstract">vervangen bestaande gevelreclame van MiO Lunchroom naar Lotus Fresh Pasta &amp; Pizza</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ervangen bestaande gevelreclame van MiO Lunchroom naar Lotus Fresh Pasta &amp; Pizza, Haarlemmerstraat 86 2312GD Leiden</meta:user-defined>
    <meta:user-defined meta:name="DCTERMS.W3CDTF/DCTERMS.available">2026-08-20</meta:user-defined>
    <meta:user-defined meta:name="DCTERMS.W3CDTF/OVERHEIDop.jaargang">2026</meta:user-defined>
    <meta:user-defined meta:name="OVERHEIDop.externeBijlage">LEIDEN_202510_GFO_ZAKEN_827054_Samenvatting 000|exb-2026-28335</meta:user-defined>
    <meta:user-defined meta:name="OVERHEIDop.publicationIssue">379823</meta:user-defined>
    <meta:user-defined meta:name="OVERHEIDop.GmbID/DC.identifier">gmb-2026-379823</meta:user-defined>
    <meta:user-defined meta:name="OVERHEIDop.versieInformatie"/>
  </office:meta>
</office:document-meta>
</file>