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Sint Maarten Lampionoptocht op 11 november 2026 van 18:30 tot 19:45 uur, Omgeving Sint Martinuskerk te Voorburg - kenmerk 000024447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het organiseren van Sint Maarten Lampionoptocht op 11 november 2026 van 18:30 tot 19:45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5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98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470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evenementenvergunning voor het organiseren van Sint Maarten Lampionoptocht op 11 november 2026 van 18:30 tot 19:45 uur, Omgeving Sint Martinuskerk te Voorburg - kenmerk 0000244470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22</meta:user-defined>
    <meta:user-defined meta:name="OVERHEIDop.GmbID/DC.identifier">gmb-2026-379822</meta:user-defined>
    <meta:user-defined meta:name="OVERHEIDop.versieInformatie"/>
  </office:meta>
</office:document-meta>
</file>