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ierhonderdpolderdijk 8, 4506 HL Cad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Vierhonderdpolderdijk 8  te Cadzand (Buitenplanse omgevingsplanactiviteit)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uitbreiden van de mini-camping 'de Knokkert' naar 35 eenheden op het adres Vierhonderdpolderdijk 8  te Cadzand (CLZ-00014243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981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243</meta:user-defined>
    <dc:language>nl</dc:language>
    <meta:user-defined meta:name="OVERHEIDop.locatietype/OVERHEIDop.gebiedsmarkering">Punt</meta:user-defined>
    <meta:user-defined meta:name="DC.title">Aanvraag omgevingsvergunning Vierhonderdpolderdijk 8, 4506 HL Cadza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13</meta:user-defined>
    <meta:user-defined meta:name="OVERHEIDop.GmbID/DC.identifier">gmb-2026-379813</meta:user-defined>
    <meta:user-defined meta:name="OVERHEIDop.versieInformatie"/>
  </office:meta>
</office:document-meta>
</file>