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plaatsen van 2 airco-units bij de woning, Mattenbieslaan 21, 3452AC Vleuten, GU-Z2026-00533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ttenbieslaan 21, 3452AC Vleuten</text:p>
            <text:p text:style-name="common-al">GU-Z2026-0053313</text:p>
            <text:p text:style-name="common-al">Toelichting: het plaatsen van 2 airco-units bij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81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3313</meta:user-defined>
    <meta:user-defined meta:name="DCTERMS.abstract">Toelichting: het plaatsen van 2 airco-units bij de woning</meta:user-defined>
    <dc:language>nl</dc:language>
    <meta:user-defined meta:name="OVERHEIDop.locatietype/OVERHEIDop.gebiedsmarkering">Vlak</meta:user-defined>
    <meta:user-defined meta:name="DC.title">Verleende Omgevingsvergunning, het plaatsen van 2 airco-units bij de woning, Mattenbieslaan 21, 3452AC Vleuten, GU-Z2026-0053313</meta:user-defined>
    <meta:user-defined meta:name="OVERHEIDop.datumEindeReactietermijn">2026-09-17</meta:user-defined>
    <meta:user-defined meta:name="OVERHEIDop.terinzageleggingBG">https://jeleefomgeving.nl/inzien/002220647/a43c1081-374c-44a4-b26d-4281cfbfbdf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12</meta:user-defined>
    <meta:user-defined meta:name="OVERHEIDop.GmbID/DC.identifier">gmb-2026-379812</meta:user-defined>
    <meta:user-defined meta:name="OVERHEIDop.versieInformatie"/>
  </office:meta>
</office:document-meta>
</file>