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evenementenvergunning strong viking, Strong Viking Obstacle Run, op 26 &amp;amp; 27 september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evenementenvergunning </text:span>
            <text:span text:style-name="nadrukvet">strong viking, Strong Viking Obstacle Run, op 26 &amp; 27 september 2026</text:span>
          </text:p>
            <text:p text:style-name="common-al">
            
          </text:p>
            <text:p text:style-name="common-al">De burgemeester van de gemeente Velsen maakt bekend dat hij de volgende aanvraag voor een evenementenvergunning heeft ontvangen op grond van de Algemene plaatselijke verordening artikel 2:5. De datum van ontvangst is tussen haakjes vermeld.</text:p>
            <text:p text:style-name="last-al">strong viking, Strong Viking Obstacle Run, op 26 &amp; 27 september 2026 in Park Spaarnwoude(13-07-2026) 04534144715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lsen</text:p>
            </table:table-cell>
            <table:table-cell office:value-type="string" table:style-name="header.C">
              <text:p text:style-name="headerright"><text:span text:style-name="nr">Nr. 379807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80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80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Velsen</meta:user-defined>
    <meta:user-defined meta:name="OVERHEID.Informatietype/DC.type">officiële publicatie</meta:user-defined>
    <meta:user-defined meta:name="OVERHEID.Gemeente/DCTERMS.publisher">Velsen</meta:user-defined>
    <meta:user-defined meta:name="OVERHEID.Gemeente/OVERHEID.authority">Velsen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meta:user-defined meta:name="OVERHEIDop.referentienummer">04534144715</meta:user-defined>
    <meta:user-defined meta:name="DCTERMS.abstract">---</meta:user-defined>
    <dc:language>nl</dc:language>
    <meta:user-defined meta:name="OVERHEIDop.locatietype/OVERHEIDop.gebiedsmarkering">Lijn</meta:user-defined>
    <meta:user-defined meta:name="DC.title">Ingediende aanvraag evenementenvergunning strong viking, Strong Viking Obstacle Run, op 26 &amp;amp; 27 september 2026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807</meta:user-defined>
    <meta:user-defined meta:name="OVERHEIDop.GmbID/DC.identifier">gmb-2026-379807</meta:user-defined>
    <meta:user-defined meta:name="OVERHEIDop.versieInformatie"/>
  </office:meta>
</office:document-meta>
</file>