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hinder 25 jarig huwelijksfeest op 4 september 2026, Populierenstraat 43, 7101VM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hinder 25 jarig huwelijksfeest op 4 september 2026 aan de Populierenstraat 43, 7101VM Winterswijk</text:span>
          </text:p>
            <text:p text:style-name="common-al">De gemeente Winterswijk heeft per 6 augustus 2026 een ontheffing verleend. De gemeente Winterswijk geeft hiermee toestemming voor geluidhinder 25 jarig huwelijksfeest op 4 september 2026 aan de Populierenstraat 43, 7101VM Winterswijk.</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7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980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302</meta:user-defined>
    <meta:user-defined meta:name="DCTERMS.abstract">Betreft: beschikking op aanvraag op locatie Populierenstraat 43, 7101VM Winterswijk</meta:user-defined>
    <dc:language>nl</dc:language>
    <meta:user-defined meta:name="OVERHEIDop.locatietype/OVERHEIDop.gebiedsmarkering">Vlak</meta:user-defined>
    <meta:user-defined meta:name="DC.title">Kennisgeving besluit op Ontheffing geluidhinder 25 jarig huwelijksfeest op 4 september 2026, Populierenstraat 43, 7101VM Winterswijk</meta:user-defined>
    <meta:user-defined meta:name="DCTERMS.W3CDTF/DCTERMS.available">2026-08-10</meta:user-defined>
    <meta:user-defined meta:name="DCTERMS.W3CDTF/OVERHEIDop.jaargang">2026</meta:user-defined>
    <meta:user-defined meta:name="OVERHEIDop.publicationIssue">379802</meta:user-defined>
    <meta:user-defined meta:name="OVERHEIDop.GmbID/DC.identifier">gmb-2026-379802</meta:user-defined>
    <meta:user-defined meta:name="OVERHEIDop.versieInformatie"/>
  </office:meta>
</office:document-meta>
</file>