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voor het vervangen van de beschoeiing aan de walkant, Tomatenmarkt 10 A, 1681 PH Zwaagdijk-Oost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aanvrager heeft op 06-08-2026 de aanvraag met zaaknummer  CLZ-00000382 voor een omgevingsvergunning voor het vervangen van de beschoeiing aan de walkant op het perceel Tomatenmarkt 10 A, 1681 PH Zwaagdijk-Oos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97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382</meta:user-defined>
    <dc:language>nl</dc:language>
    <meta:user-defined meta:name="OVERHEIDop.locatietype/OVERHEIDop.gebiedsmarkering">Punt</meta:user-defined>
    <meta:user-defined meta:name="DC.title">Intrekking aanvraag omgevingsvergunning voor het vervangen van de beschoeiing aan de walkant, Tomatenmarkt 10 A, 1681 PH Zwaagdijk-Oost (reguliere voorbereidingsprocedure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90</meta:user-defined>
    <meta:user-defined meta:name="OVERHEIDop.GmbID/DC.identifier">gmb-2026-379790</meta:user-defined>
    <meta:user-defined meta:name="OVERHEIDop.versieInformatie"/>
  </office:meta>
</office:document-meta>
</file>