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Dorpsstraat 187 en 187A in Zui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0975 voor het transformeren van de bebouwing naar 4 appartementen op locatie Dorpsstraat 187 en 187A in Zuid-Beijerland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afwijken van regels in het omgevingsplan (buitenplanse omgevingsplan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 Wij zullen de gevraagde informatie per e-mail aan u sturen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6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97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975</meta:user-defined>
    <dc:language>nl</dc:language>
    <meta:user-defined meta:name="OVERHEIDop.locatietype/OVERHEIDop.gebiedsmarkering">Vlak</meta:user-defined>
    <meta:user-defined meta:name="DC.title">Kennisgeving besluit op aanvraag omgevingsvergunning Dorpsstraat 187 en 187A in Zuid-Beijerl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88</meta:user-defined>
    <meta:user-defined meta:name="OVERHEIDop.GmbID/DC.identifier">gmb-2026-379788</meta:user-defined>
    <meta:user-defined meta:name="OVERHEIDop.versieInformatie"/>
  </office:meta>
</office:document-meta>
</file>