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nge Leidsedwarsstraat 51-3 1017N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seren van een dakterras en een nieuwe trap</text:p>
            <text:p text:style-name="common-al">Zaakadres: Lange Leidsedwarsstraat 51-3 1017NG Amsterdam</text:p>
            <text:p text:style-name="common-al">Datum ontvangst: 17-07-2026</text:p>
            <text:p text:style-name="common-al">Zaaknummer: Z2026-032070</text:p>
            <text:p text:style-name="common-al">DSO-nummer: 202607170014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78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070</meta:user-defined>
    <meta:user-defined meta:name="DCTERMS.abstract">realseren van een dakterras en een nieuwe tra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ange Leidsedwarsstraat 51-3 1017NG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84</meta:user-defined>
    <meta:user-defined meta:name="OVERHEIDop.GmbID/DC.identifier">gmb-2026-379784</meta:user-defined>
    <meta:user-defined meta:name="OVERHEIDop.versieInformatie"/>
  </office:meta>
</office:document-meta>
</file>