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ustenburgerstraat 445-H 1072H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en de gebruiksfunctie op de vierde verdieping en het plaatsen van een dakterras op het gebouw met bestemming tot één zelfstandige woning</text:p>
            <text:p text:style-name="common-al">Besluit: verleend</text:p>
            <text:p text:style-name="common-al">Besluit verzonden op: 05-08-2026</text:p>
            <text:p text:style-name="common-al">Zaakadres: Rustenburgerstraat 445-H 1072HA Amsterdam</text:p>
            <text:p text:style-name="common-al">Zaaknummer: Z2026-022035</text:p>
            <text:p text:style-name="common-al">DSO-nummer: 20260520004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03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77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035</meta:user-defined>
    <meta:user-defined meta:name="DCTERMS.abstract">wijzigen van de indeling en de gebruiksfunctie op de vierde verdieping en het plaatsen van een dakterras op het gebouw met bestemming tot één zelfsta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ustenburgerstraat 445-H 1072H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77</meta:user-defined>
    <meta:user-defined meta:name="OVERHEIDop.GmbID/DC.identifier">gmb-2026-379777</meta:user-defined>
    <meta:user-defined meta:name="OVERHEIDop.versieInformatie"/>
  </office:meta>
</office:document-meta>
</file>