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oornemen tot verkoop en levering van twee percelen grond nabij C.F. Klaarstraat te Ensched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van Enschede maakt hierbij bekend dat de gemeente Enschede, hierna: “de Gemeente”, voornemens is om een verkoopovereenkomst aan te gaan met betrekking tot de navolgende onroerende zaken:</text:p>
            <text:list text:style-name="id1-3-2-2-1-3">
              <text:list-item text:style-override="id1-3-2-2-1-3-1">
                <text:number>•</text:number>
                <text:p text:style-name="al">twee percelen grond, gelegen nabij de C.F. Klaarstraat te Enschede, welke gronden thans deel uitmaken van het perceel kadastraal bekend gemeente Enschede, sectie D, nummer 15382 (gedeeltelijk), ter grootte van circa 277 respectievelijk 490 vierkante meter (m2), hierna te noemen: “het Verkochte”. </text:p>
              </text:list-item>
            </text:list>
            <text:p text:style-name="al">Verkoop en levering van het Verkochte vindt plaats aan een zorgorganisatie en tevens eigenaar van de naastgelegen percelen aan de C.F. Klaarstraat, hierna te noemen: “de Beoogde Koper”, voor het beoogde gebruik in het kader van herontwikkeling van de reeds bestaande locatie ten behoeve van wonen in combinatie met zorg.</text:p>
            <text:p text:style-name="al">De Gemeente meent op basis van de hierna genoemde objectieve, toetsbare en redelijke criteria dat de Beoogde Koper de enige serieuze gegadigde is die in aanmerking komt voor de aankoop en levering van het Verkochte.</text:p>
            <text:p text:style-name="tussenkopcur">Objectieve, toetsbare en redelijke criteria</text:p>
            <text:list text:style-name="id1-3-2-2-1-7">
              <text:list-item text:style-override="id1-3-2-2-1-7-1">
                <text:number>1.</text:number>
                <text:p text:style-name="al">De Beoogde Koper is eigenaar van de naastgelegen gronden waar de zorglocatie “Woonzorgcomplex Korteland” momenteel is gevestigd. De Beoogde Koper heeft daarmee reeds een eigendomspositie aangrenzend aan het Verkochte. Derhalve zijn er geen andere gerechtigden die een eigendomspositie hebben direct aangrenzend aan het Verkochte.</text:p>
              </text:list-item>
              <text:list-item text:style-override="id1-3-2-2-1-7-2">
                <text:number>2.</text:number>
                <text:p text:style-name="al">De Beoogde Koper gebruikt de betreffende gronden al geruime tijd op basis van een gebruiksovereenkomst. Er zijn geen andere gerechtigden die een soortgelijke positie hebben aangrenzend aan het Verkochte, waardoor er geen andere gegadigden zijn die een evenredig of groter belang kunnen aantonen voor verwerving van het Verkochte.</text:p>
              </text:list-item>
              <text:list-item text:style-override="id1-3-2-2-1-7-3">
                <text:number>3.</text:number>
                <text:p text:style-name="al">Het Verkochte wordt aan de Beoogde Koper verkocht ten behoeve van de herontwikkeling van het naastgelegen gebied (“Woonzorgcomplex Korteland”) dat reeds in eigendom van de Beoogde Koper is. Het Verkochte zal worden gebruikt om de herontwikkeling mogelijk te maken. De Beoogde Koper draagt door de door haar voorgestelde bebouwing bij aan het beleid (Woonvisie Enschede) en de strategische opgave van de Gemeente.</text:p>
              </text:list-item>
            </text:list>
            <text:p text:style-name="al">Gelet op het bovenstaande is er sprake van een situatie die de Beoogde Koper in een ongelijke situatie plaatst ten opzichte van anderen, zodanig dat de Gemeente de Beoogde Koper als de enige serieus gegadigde voor de verkoop en levering van het Verkochte kan aanmerken en deze daarom één-op-één, rechtstreeks kan aanbieden en leveren.</text:p>
            <text:p text:style-name="tussenkopcur">Vervaltermijn</text:p>
            <text:p text:style-name="al">Degene die zich niet kan verenigen met de voorgenomen verkoop en levering, dient uiterlijk binnen een termijn van 20 kalenderdagen na datum publicatie van deze bekendmaking, derhalve uiterlijk op 30 augustus 2026, een kort geding tegen de Gemeente aanhangig te maken bij de voorzieningenrechter van de rechtbank Overijssel.</text:p>
            <text:p text:style-name="al"/>
            <text:p text:style-name="al">Indien u een kort geding aanhangig maakt, dan dient u ons dit tevens binnen voornoemde termijn van 20 kalenderdagen schriftelijk mede te delen door het per e-mail opsturen van de conceptdagvaarding aan de afdeling Gebieds- en Projectontwikkeling van de Gemeente, e-mailadres: <text:a xlink:href="mailto:juristenGPO@enschede.nl" xlink:type="simple">juristenGPO@enschede.nl</text:a>. </text:p>
            <text:p text:style-name="al"/>
            <text:p text:style-name="al">Indien binnen de 20 kalenderdagen na de publicatie geen gebruik wordt gemaakt van de mogelijkheid om een kort geding aan te spannen, dan vervalt het recht om tegen de door de Gemeente nog te sluiten overeenkomst in rechte op te komen of daartegen enige vordering tot schadevergoeding of vergoeding van kosten en of welke andere aanspraak dan ook te baseren.</text:p>
            <text:p text:style-name="al"/>
            <text:p text:style-name="al">Met deze publicatie geeft de Gemeente uitvoering aan de zogenaamde Didam-arresten van de Hoge Raad van 26 november 2021 (ECLI:NL:HR:2021:1778) en 15 november 2024 (ECLI:NL:HR:2024:1661).</text:p>
            <text:p text:style-name="al"/>
            <text:p text:style-name="al">Voor eventuele vragen en/of nadere inlichtingen met betrekking tot deze publicatie kunt u contact opnemen met de afdeling Gebieds- en Projectontwikkeling van de Gemeente (<text:a xlink:href="mailto:juristenGPO@enschede.nl" xlink:type="simple">juristenGPO@enschede.nl</text:a>). Dit ontslaat u niet van het tijdig aanhangig moeten maken van voornoemd kort geding.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977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7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7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nschede</meta:user-defined>
    <meta:user-defined meta:name="OVERHEID.Informatietype/DC.type">officiële publicatie</meta:user-defined>
    <meta:user-defined meta:name="OVERHEIDop.Rubriek/DC.type">overige overheidsinformatie</meta:user-defined>
    <meta:user-defined meta:name="OVERHEID.Gemeente/OVERHEID.authority">Enschede</meta:user-defined>
    <meta:user-defined meta:name="OVERHEID.Gemeente/DCTERMS.publisher">Enschede</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Voornemen tot verkoop en levering van twee percelen grond nabij C.F. Klaarstraat te Enschede</meta:user-defined>
    <meta:user-defined meta:name="DCTERMS.W3CDTF/DCTERMS.available">2026-08-10</meta:user-defined>
    <meta:user-defined meta:name="DCTERMS.W3CDTF/OVERHEIDop.jaargang">2026</meta:user-defined>
    <meta:user-defined meta:name="OVERHEIDop.publicationIssue">379776</meta:user-defined>
    <meta:user-defined meta:name="OVERHEIDop.GmbID/DC.identifier">gmb-2026-379776</meta:user-defined>
    <meta:user-defined meta:name="OVERHEIDop.versieInformatie"/>
  </office:meta>
</office:document-meta>
</file>