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nummer 1719582-2026 </text:p>
      <text:section text:name="regeling_id1-3-2" text:style-name="regeling">
        <text:section text:name="aanhef_id1-3-2-1" text:style-name="aanhef">
          <text:section text:name="afkondiging_id1-3-2-1-1" text:style-name="afkondiging">
            <text:p text:style-name="afkondiging_top"/>
            <text:p text:style-name="al">
            <text:span text:style-name="nadrukvet">Wilhelminastraat:</text:span> aanpassing aanwijzing gereserveerde gehandicaptenparkeerplaats naar gehele week, met venstertijden tussen 09:30 – 21:00 uur </text:p>
            <text:p text:style-name="al">
            <text:span text:style-name="nadrukvet">Kenteken</text:span>: JNK-15-V</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
            <text:p text:style-name="common-al">Overwegende,</text:p>
            <text:p text:style-name="common-al"/>
            <text:p text:style-name="common-al">dat bij besluit van 11 mei 2026, nummer 1685029-2026 een gereserveerde gehandicaptenparkeerplaats werd aangewezen van maandag t/m vrijdag van 09:30 – 21:00 uur in de Wilhelminastraat ten behoeve van werknemer van koffieshop ‘De Vriendschap’ gevestigd aan de Cappenersteeg nummer 30;</text:p>
            <text:p text:style-name="common-al"/>
            <text:p text:style-name="common-al">dat het verzoek is binnengekomen om in verband met verruimde werktijden, de gereserveerde gehandicaptenplaats ook op de zaterdag en zondag aan te wijzen tussen 09:30 – 21:00 uur; </text:p>
            <text:p text:style-name="common-al"/>
            <text:p text:style-name="common-al">dat het zonder hulp van anderen niet mogelijk is een afstand van meer dan 100 meter te voet af te leggen;</text:p>
            <text:p text:style-name="common-al"/>
            <text:p text:style-name="common-al">dat het veelal niet mogelijk is om in de nabijheid van het werkadres te parkeren;</text:p>
            <text:p text:style-name="common-al"/>
            <text:p text:style-name="common-al">dat betrokkene als bestuurder in het bezit is van een gehandicaptenparkeerkaart;</text:p>
            <text:p text:style-name="common-al"/>
            <text:p text:style-name="common-al">dat er bij ons geen bezwaar bestaat om in de buurt van het werkadres een gereserveerde gehandicaptenparkeerplaats voor de gehele week tussen 09:30 – 21:00 uur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span text:style-name="nadrukvet">BESLUITEN:</text:span>
          </text:p>
            <text:p text:style-name="common-al"/>
            <text:list text:style-name="id1-3-2-2-1-35">
              <text:list-item text:style-override="id1-3-2-2-1-35-1">
                <text:number>1.</text:number>
                <text:p text:style-name="al">In te trekken het verkeersbesluit van 11 mei 2026, nummer 1685029-2026;</text:p>
              </text:list-item>
            </text:list>
            <text:p text:style-name="common-al"/>
            <text:list text:style-name="id1-3-2-2-1-37">
              <text:list-item text:style-override="id1-3-2-2-1-37-1">
                <text:number>2.</text:number>
                <text:p text:style-name="al">door het plaatsen van verkeersbord van conform model E6 (met onderbord) van Bijlage 1 van het Reglement verkeersregels en verkeerstekens 1990, aan te wijzen als gehandicaptenparkeerplaats, met venstertijden tussen 09:30 – 21:00 uur, het parkeervak dat is gelegen voor de kapperszaak Wilhelminastraat nummer 3, (zoals aangegeven op de bij dit besluit behorende tekening). </text:p>
              </text:list-item>
            </text:list>
            <text:p text:style-name="common-al"/>
            <text:p text:style-name="common-al">GOUDA, 6 augustus 2026,</text:p>
            <text:p text:style-name="common-al">Burgemeester en wethouders voornoemd,</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12 augustus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 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common-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977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7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7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handicaptenparkeerplaats naar hele gehele week tussen 09:30-21:00 uur - Wilhelmina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9582-2026</meta:user-defined>
    <meta:user-defined meta:name="DCTERMS.abstract">Aanwijzing gereserveerde gehandicaptenparkeerplaats naar gehele week tussen 09:30 - 21:00 uur.</meta:user-defined>
    <meta:user-defined meta:name="OVERHEIDop.verkeersbordcode">E6</meta:user-defined>
    <dc:language>nl</dc:language>
    <meta:user-defined meta:name="OVERHEIDop.locatietype/OVERHEIDop.gebiedsmarkering">Punt</meta:user-defined>
    <meta:user-defined meta:name="DC.title">Verkeersbesluit nummer 1719582-2026</meta:user-defined>
    <meta:user-defined meta:name="DCTERMS.W3CDTF/DCTERMS.available">2026-08-12</meta:user-defined>
    <meta:user-defined meta:name="OVERHEIDop.externeBijlage">Situatietekening Wilhelminastraat |exb-2026-28331</meta:user-defined>
    <meta:user-defined meta:name="DCTERMS.W3CDTF/OVERHEIDop.jaargang">2026</meta:user-defined>
    <meta:user-defined meta:name="OVERHEIDop.publicationIssue">379772</meta:user-defined>
    <meta:user-defined meta:name="OVERHEIDop.GmbID/DC.identifier">gmb-2026-379772</meta:user-defined>
    <meta:user-defined meta:name="OVERHEIDop.versieInformatie"/>
  </office:meta>
</office:document-meta>
</file>