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jziging op verleende vergunning 0177ESUITES24772022 voor het plaatsen van batterijen en brandmuur, Johannalaan 39a 8111AV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Johannalaan 39a 8111AV Heeten</text:p>
            <text:p text:style-name="common-al">
            <text:span text:style-name="nadrukvet">Zaakomschrijving:</text:span> wijziging op verleende vergunning 0177ESUITES24772022 voor het plaatsen van batterijen en brandmuur</text:p>
            <text:p text:style-name="common-al">
            <text:span text:style-name="nadrukvet">Zaaknummer:</text:span> 0177ESUITE319042026</text:p>
            <text:p text:style-name="common-al">
            <text:span text:style-name="nadrukvet">Activiteit(en): bouwactiviteit omgevingsplan</text:span>
          </text:p>
            <text:p text:style-name="common-al"/>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31904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3190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97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319042026</meta:user-defined>
    <meta:user-defined meta:name="DCTERMS.abstract">wijziging op verleende vergunning 0177ESUITES24772022 voor het plaatsen van extra batterijen en brandm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jziging op verleende vergunning 0177ESUITES24772022 voor het plaatsen van batterijen en brandmuur, Johannalaan 39a 8111AV Heeten</meta:user-defined>
    <meta:user-defined meta:name="DCTERMS.W3CDTF/DCTERMS.available">2026-08-10</meta:user-defined>
    <meta:user-defined meta:name="DCTERMS.W3CDTF/OVERHEIDop.jaargang">2026</meta:user-defined>
    <meta:user-defined meta:name="OVERHEIDop.publicationIssue">379752</meta:user-defined>
    <meta:user-defined meta:name="OVERHEIDop.GmbID/DC.identifier">gmb-2026-379752</meta:user-defined>
    <meta:user-defined meta:name="OVERHEIDop.versieInformatie"/>
  </office:meta>
</office:document-meta>
</file>