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aanpassen van een dakdoorvoer op de locatie Dorpstraat 34, 3461 CT Linscho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1418. DSO nummer: 2026072101412.</text:p>
            <text:p text:style-name="common-al">Datum ontvangst aanvraag: 21 juli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6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97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4597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aanpassen van een dakdoorvoer op de locatie Dorpstraat 34, 3461 CT Linschoten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51</meta:user-defined>
    <meta:user-defined meta:name="OVERHEIDop.GmbID/DC.identifier">gmb-2026-379751</meta:user-defined>
    <meta:user-defined meta:name="OVERHEIDop.versieInformatie"/>
  </office:meta>
</office:document-meta>
</file>