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splitsen van een woning in twee zelfstandige wooneenheden. op de locatie Greffelingsedijk 21 te Alphen zaaknummer ODR2604337</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het splitsen van een woning in twee zelfstandige wooneenheden. aan de Greffelingsedijk 21 te Alphen.</text:p>
            <text:p text:style-name="common-al">Bij deze vergunning is afgeweken van het omgevingspla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17 september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7975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5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5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splitsen van een woning in twee zelfstandige wooneenheden. op de locatie Greffelingsedijk 21 te Alphen zaaknummer ODR2604337</meta:user-defined>
    <meta:user-defined meta:name="DCTERMS.W3CDTF/DCTERMS.available">2026-08-10</meta:user-defined>
    <meta:user-defined meta:name="DCTERMS.W3CDTF/OVERHEIDop.jaargang">2026</meta:user-defined>
    <meta:user-defined meta:name="OVERHEIDop.publicationIssue">379750</meta:user-defined>
    <meta:user-defined meta:name="OVERHEIDop.GmbID/DC.identifier">gmb-2026-379750</meta:user-defined>
    <meta:user-defined meta:name="OVERHEIDop.versieInformatie"/>
  </office:meta>
</office:document-meta>
</file>