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tijdelijk plaatsen van een verhuislift op 21 augustus 2026 van 9:00 tot 12:00 uur, Reuvenslaan 107, 2273 GN Voorburg - kenmerk 000024448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tijdelijk plaatsen van een verhuislift op 21 augustus 2026 van 9:00 tot 12:00 uur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05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De aanvraag, plattegronden en/of tekeningen, worden digitaal ter inzage gelegd. U kunt deze documenten inzien onder het kopje "Documenten”.</text:p>
            <text:p text:style-name="common-al">Eventuele overige stukken kunnen op verzoek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973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3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3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4877</meta:user-defined>
    <dc:language>nl</dc:language>
    <meta:user-defined meta:name="OVERHEIDop.locatietype/OVERHEIDop.gebiedsmarkering">Punt</meta:user-defined>
    <meta:user-defined meta:name="DC.title">Aanvraag vergunning voor het tijdelijk plaatsen van een verhuislift op 21 augustus 2026 van 9:00 tot 12:00 uur, Reuvenslaan 107, 2273 GN Voorburg - kenmerk 00002444877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39</meta:user-defined>
    <meta:user-defined meta:name="OVERHEIDop.GmbID/DC.identifier">gmb-2026-379739</meta:user-defined>
    <meta:user-defined meta:name="OVERHEIDop.versieInformatie"/>
  </office:meta>
</office:document-meta>
</file>