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wijzigen verleende vergunning zaaknummer 0193ESUITE2377432025 vervangen glazen verbinding (rijksmonument), Kranenburgweg 3 8024AC Zwolle [Zaaknummer 0193ESUITE127029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05-08-2026</text:p>
            <text:p text:style-name="common-al">
            <text:span text:style-name="nadrukvet">Locatie:</text:span> Kranenburgweg 3 8024AC Zwolle</text:p>
            <text:p text:style-name="common-al">
            <text:span text:style-name="nadrukvet">Zaakomschrijving:</text:span> het wijzigen van de verleende vergunning met zaaknummer 0193ESUITE2377432025 het vervangen van de glazen verbinding (rijksmonument)</text:p>
            <text:p text:style-name="common-al">
            <text:span text:style-name="nadrukvet">Zaaknummer:</text:span> 0193ESUITE127029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Rijksmonumentenactiviteit met betrekking tot een gebouwd of aangelegd monument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27029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7973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3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3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270292026</meta:user-defined>
    <meta:user-defined meta:name="DCTERMS.abstract">het wijzigen van de verleende vergunning met zaaknummer 0193ESUITE2377432025 het vervangen van de glazen verbinding (rijksmonument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wijzigen verleende vergunning zaaknummer 0193ESUITE2377432025 vervangen glazen verbinding (rijksmonument), Kranenburgweg 3 8024AC Zwolle [Zaaknummer 0193ESUITE1270292026]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734</meta:user-defined>
    <meta:user-defined meta:name="OVERHEIDop.GmbID/DC.identifier">gmb-2026-379734</meta:user-defined>
    <meta:user-defined meta:name="OVERHEIDop.versieInformatie"/>
  </office:meta>
</office:document-meta>
</file>