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stigen van een bedrijf (dark kitchen) met alleen bezorging, Landzigt 16-14, 3454PE De Meern, GU-Z2026-0055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ndzigt 16-14, 3454PE De Meern</text:p>
            <text:p text:style-name="common-al">GU-Z2026-0055332</text:p>
            <text:p text:style-name="common-al">Toelichting: het vestigen van een bedrijf (dark kitchen) met alleen bezorg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73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5332</meta:user-defined>
    <meta:user-defined meta:name="DCTERMS.abstract">Toelichting: het vestigen van een bedrijf (dark kitchen) met alleen bezorging</meta:user-defined>
    <dc:language>nl</dc:language>
    <meta:user-defined meta:name="DC.title">Verleende Omgevingsvergunning, het vestigen van een bedrijf (dark kitchen) met alleen bezorging, Landzigt 16-14, 3454PE De Meern, GU-Z2026-0055332</meta:user-defined>
    <meta:user-defined meta:name="OVERHEIDop.datumEindeReactietermijn">2026-09-17</meta:user-defined>
    <meta:user-defined meta:name="OVERHEIDop.terinzageleggingBG">https://jeleefomgeving.nl/inzien/002220647/a959dcb4-ed92-40f7-b6eb-6a5081524646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27</meta:user-defined>
    <meta:user-defined meta:name="OVERHEIDop.publicationIssue">379731</meta:user-defined>
    <meta:user-defined meta:name="OVERHEIDop.GmbID/DC.identifier">gmb-2026-379731</meta:user-defined>
    <meta:user-defined meta:name="OVERHEIDop.versieInformatie"/>
  </office:meta>
</office:document-meta>
</file>