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lissingen – aanmeldtijdvak evenementenkalender 202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Gemeente Vlissingen werkt met een evenementenkalender om de spreiding van evenementen in goede banen te kunnen leiden.</text:p>
            <text:p text:style-name="al">Evenementen moeten worden aangemeld vóór 1 september voorafgaand aan het jaar waarin ze plaatsvinden.</text:p>
            <text:p text:style-name="al"/>
            <text:p text:style-name="al">
            <text:span text:style-name="nadrukvet">Doe vóór 1 september 2026 een vooraankondiging</text:span>
          </text:p>
            <text:p text:style-name="al">Wilt u in 2027 een evenement organiseren? Meld uw evenement dan vóór 1 september 2026 aan voor de Evenementenkalender 2027.</text:p>
            <text:p text:style-name="al">Dat doet u door een vooraankondiging te doen in de gemeentelijke evenementenapplicatie via de link: <text:a xlink:href="https://eloket.vlissingen.nl/f/1632/login" xlink:type="simple">Startpagina - Evenement vooraankondiging - Vlissingen E-formulieren.</text:a></text:p>
            <text:p text:style-name="al"/>
            <text:p text:style-name="al">
            <text:span text:style-name="nadrukvet">Is voor alle evenementen een vooraankondiging noodzakelijk?</text:span>
          </text:p>
            <text:p text:style-name="al">Ook als uw evenement reeds eerder in de gemeente Vlissingen heeft plaatsgevonden, blijft aanmelden voor de Evenementenkalender 2027 noodzakelijk.</text:p>
            <text:p text:style-name="al">Iedere organisator van een B- of C-evenement is verplicht een vooraankondiging in te dienen. Organiseert u een kleinschalig evenement (zie voor voorwaarden: Algemene Plaatselijke Verordening artikel 2:16)? Dan vragen wij u ook om uw evenement aan te melden. Zo krijgen wij een zo compleet mogelijk overzicht van alle evenementen in 2027.</text:p>
            <text:p text:style-name="al">Met dit overzicht kunnen wij de evenementen goed spreiden over data en locaties. Ook helpt het de hulpdiensten om op tijd te beoordelen of zij de benodigde ondersteuning kunnen bieden.</text:p>
            <text:p text:style-name="al"/>
            <text:p text:style-name="al">
            <text:span text:style-name="nadrukvet">Vergunningaanvraag blijft nodig</text:span>
          </text:p>
            <text:p text:style-name="al">Voor zowel grote als kleine evenementen blijft een vergunning of instemming melding nodig. Aanmelden voor de evenementenkalender komt dus niet in de plaats van een evenementenvergunning of instemming evenementenmelding.</text:p>
            <text:p text:style-name="al"/>
            <text:p text:style-name="al">
            <text:span text:style-name="nadrukvet">Informatie</text:span>
          </text:p>
            <text:p text:style-name="al">Voor hulp of informatie kunt u contact opnemen met Cluster Evenementen via</text:p>
            <text:p text:style-name="al">
            <text:a xlink:href="mailto:evenementen@vlissingen.nl" xlink:type="simple">evenementen@vlissingen.nl</text:a>
          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797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Vlissing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Vlissingen</meta:user-defined>
    <meta:user-defined meta:name="OVERHEID.Gemeente/DCTERMS.publisher">Vlissingen</meta:user-defined>
    <meta:user-defined meta:name="OVERHEID.TaxonomieBeleidsagendaDecentraal/OVERHEID.category">Cultuur en recreatie | Organisatie en beleid</meta:user-defined>
    <dc:language>nl</dc:language>
    <meta:user-defined meta:name="OVERHEIDop.locatietype/OVERHEIDop.gebiedsmarkering">Woonplaats</meta:user-defined>
    <meta:user-defined meta:name="DC.title">Gemeente Vlissingen – aanmeldtijdvak evenementenkalender 2027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29</meta:user-defined>
    <meta:user-defined meta:name="OVERHEIDop.GmbID/DC.identifier">gmb-2026-379729</meta:user-defined>
    <meta:user-defined meta:name="OVERHEIDop.versieInformatie"/>
  </office:meta>
</office:document-meta>
</file>