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Teylershofjestraat 8 2011JK Haarlem, 0392-2026-0093022, het verduurzamen van de woning, verzonden 0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7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3022</meta:user-defined>
    <meta:user-defined meta:name="DCTERMS.abstract">het verduurzamen van de won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Teylershofjestraat 8 2011JK Haarlem, 0392-2026-0093022, het verduurzamen van de woning, verzonden 06-08-2026</meta:user-defined>
    <meta:user-defined meta:name="DCTERMS.W3CDTF/DCTERMS.available">2026-08-10</meta:user-defined>
    <meta:user-defined meta:name="DCTERMS.W3CDTF/OVERHEIDop.jaargang">2026</meta:user-defined>
    <meta:user-defined meta:name="OVERHEIDop.publicationIssue">379723</meta:user-defined>
    <meta:user-defined meta:name="OVERHEIDop.GmbID/DC.identifier">gmb-2026-379723</meta:user-defined>
    <meta:user-defined meta:name="OVERHEIDop.versieInformatie"/>
  </office:meta>
</office:document-meta>
</file>