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aanpassen van een enkelbaans rotonde naar een dubbelbaans rotonde met twee bypasses, het aanleggen van een busbaan ten oosten van de rotonde, een fietstunnel en de hierbij behorende aanpassingen ten behoeve van de ontsluiting van percelen en watercompensatie aan N224-N226 te Woudenber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Herziene omgevingsvergunning:</text:span>
          </text:p>
            <text:p text:style-name="common-al">15 juli 2026:</text:p>
            <text:p text:style-name="common-al">
            <text:span text:style-name="nadrukvet">N224-N226, </text:span>het aanpassen van een enkelbaans rotonde (N224-N226) naar een dubbelbaans rotonde, met twee bypasses, het aanleggen van een busbaan ten oosten van de rotonde, een fietstunnel en de hierbij behorende aanpassingen ten behoeve van de ontsluiting van percelen en watercompensatie, Z.350095.</text:p>
            <text:p text:style-name="common-al">
            <text:span text:style-name="nadrukvet">Beroep </text:span>
          </text:p>
            <text:p text:style-name="last-al">Indien u het niet eens bent met dit besluit in heroverweging, dan kunt u binnen zes weken na de verzenddatum van deze brief een beroepschrift indienen bij de rechtbank Midden-Nederland, sector Bestuursrecht, postbus 16005, 3500 DA Utrecht, telefoonnummer 088-3611754. Indien er gelet op uw belangen onverwijlde spoed is vereist, dan bestaat de mogelijkheid om tegelijkertijd een voorlopige voorziening aan te vragen bij de voorzieningenrechter van de rechtbank Midden-Nederland via de voornoemde contactgegevens. Voor zowel het in beroep gaan als voor het eventueel aanvragen van een voorlopige voorziening bent u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udenberg</text:p>
            </table:table-cell>
            <table:table-cell office:value-type="string" table:style-name="header.C">
              <text:p text:style-name="headerright"><text:span text:style-name="nr">Nr. 37971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1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1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oudenberg</meta:user-defined>
    <meta:user-defined meta:name="OVERHEIDop.Rubriek/DC.type">omgevingsvergunning</meta:user-defined>
    <meta:user-defined meta:name="OVERHEID.Informatietype/DC.type">officiële publicatie</meta:user-defined>
    <meta:user-defined meta:name="OVERHEID.Gemeente/DCTERMS.publisher">Woudenberg</meta:user-defined>
    <meta:user-defined meta:name="OVERHEID.Gemeente/OVERHEID.authority">Woudenbe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350095</meta:user-defined>
    <dc:language>nl</dc:language>
    <meta:user-defined meta:name="OVERHEIDop.locatietype/OVERHEIDop.gebiedsmarkering">Weg</meta:user-defined>
    <meta:user-defined meta:name="OVERHEIDop.locatietype/OVERHEIDop.gebiedsmarkering">Weg</meta:user-defined>
    <meta:user-defined meta:name="DC.title">Toestemming voor het aanpassen van een enkelbaans rotonde naar een dubbelbaans rotonde met twee bypasses, het aanleggen van een busbaan ten oosten van de rotonde, een fietstunnel en de hierbij behorende aanpassingen ten behoeve van de ontsluiting van percelen en watercompensatie aan N224-N226 te Woudenberg</meta:user-defined>
    <meta:user-defined meta:name="DCTERMS.W3CDTF/DCTERMS.available">2026-08-11</meta:user-defined>
    <meta:user-defined meta:name="DCTERMS.W3CDTF/OVERHEIDop.jaargang">2026</meta:user-defined>
    <meta:user-defined meta:name="OVERHEIDop.publicationIssue">379718</meta:user-defined>
    <meta:user-defined meta:name="OVERHEIDop.GmbID/DC.identifier">gmb-2026-379718</meta:user-defined>
    <meta:user-defined meta:name="OVERHEIDop.versieInformatie"/>
  </office:meta>
</office:document-meta>
</file>