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udebildtdijk 278, 9076 GH St.-Annaparochie, Verzoeklocatie 202607200180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92052 voor een omgevingsvergunning op locatie Oudebildtdijk 278, 9076 GH St.-Annaparochie, Verzoeklocatie 2026072001805. De vergunning is verleend. Het besluit betreft het legaliseren van zonnepanelen op een verdiept talud. </text:p>
            <text:p text:style-name="common-al"/>
            <text:p text:style-name="common-al">Het besluit is verzonden op 06-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797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052</meta:user-defined>
    <meta:user-defined meta:name="DCTERMS.abstract">Verleende omgevingsvergunning voor het legaliseren van zonnepanelen op een verdiept talud op locatie Oudebildtdijk 278, 9076 GH St.-Annaparochie, Verzoeklocatie 2026072001805.</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Oudebildtdijk 278, 9076 GH St.-Annaparochie, Verzoeklocatie 2026072001805</meta:user-defined>
    <meta:user-defined meta:name="DCTERMS.W3CDTF/DCTERMS.available">2026-08-10</meta:user-defined>
    <meta:user-defined meta:name="DCTERMS.W3CDTF/OVERHEIDop.jaargang">2026</meta:user-defined>
    <meta:user-defined meta:name="OVERHEIDop.publicationIssue">379706</meta:user-defined>
    <meta:user-defined meta:name="OVERHEIDop.GmbID/DC.identifier">gmb-2026-379706</meta:user-defined>
    <meta:user-defined meta:name="OVERHEIDop.versieInformatie"/>
  </office:meta>
</office:document-meta>
</file>