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plaatsen van een aanhangwagen en een mobiel toilet in 3 parkeervakken van 21 t/m 28 augustus 2026 aan Kersentuin te Woude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kkoord/toestemming op melding(en):</text:span>
          </text:p>
            <text:p text:style-name="common-al">5 augustus 2026:</text:p>
            <text:p text:style-name="common-al">Plaatsing aanhangwagen en mobiel toilet in 3 parkeervakken, 21 tot en met 28 augustus 2026, Kersentuin, Z.354619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7970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0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0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oudenber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.354619</meta:user-defined>
    <dc:language>nl</dc:language>
    <meta:user-defined meta:name="OVERHEIDop.locatietype/OVERHEIDop.gebiedsmarkering">Weg</meta:user-defined>
    <meta:user-defined meta:name="DC.title">Melding voor het plaatsen van een aanhangwagen en een mobiel toilet in 3 parkeervakken van 21 t/m 28 augustus 2026 aan Kersentuin te Woudenbe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703</meta:user-defined>
    <meta:user-defined meta:name="OVERHEIDop.GmbID/DC.identifier">gmb-2026-379703</meta:user-defined>
    <meta:user-defined meta:name="OVERHEIDop.versieInformatie"/>
  </office:meta>
</office:document-meta>
</file>