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voetbalvergunning 8 augustus 2026 t/m 30 juni 2027, seizoen N.E.C. 2026/2027 - Stadionplein 1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0-08-2026</text:p>
            <text:p text:style-name="common-al">
            <text:span text:style-name="nadrukvet">Omschrijving: </text:span>Voetbalvergunning (Stadionplein 1 6532 AJ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78766</text:p>
            <text:p text:style-name="common-al">
            <text:span text:style-name="nadrukvet">Product: </text:span>Voetbalvergunning</text:p>
            <text:p text:style-name="common-al">
            <text:span text:style-name="nadrukvet">Ontvangst: </text:span>17-06-2026</text:p>
            <text:p text:style-name="common-al">
            <text:span text:style-name="nadrukvet">Definitieve beschikking verzonden: </text:span>06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17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06 augustus 2026 tot en met 17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78766/07bf6802-7dac-4a70-b0f6-af2f6554f98f.pdf" xlink:type="simple">https://besluitenapv.nijmegen.nl/ZD2600078766/07bf6802-7dac-4a70-b0f6-af2f6554f98f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969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9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9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voetbalvergunning 8 augustus 2026 t/m 30 juni 2027, seizoen N.E.C. 2026/2027 - Stadionplein 1 te Nijmeg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699</meta:user-defined>
    <meta:user-defined meta:name="OVERHEIDop.GmbID/DC.identifier">gmb-2026-379699</meta:user-defined>
    <meta:user-defined meta:name="OVERHEIDop.versieInformatie"/>
  </office:meta>
</office:document-meta>
</file>