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gedeeltelijk intrekken van vergunning Z2023-00001236, Raadhuisstraat 339, 5987AX Egc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8 juli 2026 een aanvraag Intrekken Omgevingsvergunning ontvangen voor het gedeeltelijk intrekken van vergunning Z2023-00001236 op locatie Raadhuisstraat 339, 5987AX Egchel. De aanvraag is geregistreerd onder zaaknummer Z2026-00003144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Deze bekendmaking heeft uitsluitend een informatief karakter. Tegen een ingediende aanvraag Intrekken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7969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144</meta:user-defined>
    <meta:user-defined meta:name="DCTERMS.abstract">Betreft: Aanvraag op locatie Raadhuisstraat 339, 5987AX Egchel</meta:user-defined>
    <dc:language>nl</dc:language>
    <meta:user-defined meta:name="OVERHEIDop.locatietype/OVERHEIDop.gebiedsmarkering">Punt</meta:user-defined>
    <meta:user-defined meta:name="DC.title">Aanvraag omgevingsvergunning voor gedeeltelijk intrekken van vergunning Z2023-00001236, Raadhuisstraat 339, 5987AX Egch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98</meta:user-defined>
    <meta:user-defined meta:name="OVERHEIDop.GmbID/DC.identifier">gmb-2026-379698</meta:user-defined>
    <meta:user-defined meta:name="OVERHEIDop.versieInformatie"/>
  </office:meta>
</office:document-meta>
</file>