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Strandeilandlaan 131B 1087V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twee zelfstandige woonruimten uit één zelfstandige woonruimte op de locatie Strandeilandlaan 131</text:p>
            <text:p text:style-name="common-al">Besluit: </text:p>
            <text:p text:style-name="common-al">Besluit verzonden op: 06-08-2026</text:p>
            <text:p text:style-name="common-al">Zaakadres: Strandeilandlaan 131B 1087VW Amsterdam</text:p>
            <text:p text:style-name="common-al">Zaaknummer: Z2026-030136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30136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969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9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0136</meta:user-defined>
    <meta:user-defined meta:name="DCTERMS.abstract">het vormen van twee zelfstandige woonruimten uit één zelfstandige woonruimte op de locatie Strandeilandlaan 131</meta:user-defined>
    <dc:language>nl</dc:language>
    <meta:user-defined meta:name="OVERHEIDop.locatietype/OVERHEIDop.gebiedsmarkering">Punt</meta:user-defined>
    <meta:user-defined meta:name="DC.title">Besluit woonvormingsvergunning  Strandeilandlaan 131B 1087VW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90</meta:user-defined>
    <meta:user-defined meta:name="OVERHEIDop.GmbID/DC.identifier">gmb-2026-379690</meta:user-defined>
    <meta:user-defined meta:name="OVERHEIDop.versieInformatie"/>
  </office:meta>
</office:document-meta>
</file>