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Schoollaan, Maarn, Evenementenvergunning voorjaarsmarkt op 8 augustus van 09.00 uur tot 16.00 uur (RX2026-00001095, 6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Schoollaan, Maarn, Evenementenvergunning voorjaarsmarkt op 8 augustus van 09.00 uur tot 16.00 uur (RX2026-00001095, 6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96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095</meta:user-defined>
    <meta:user-defined meta:name="DCTERMS.abstract">Schoollaan, Maarn, Evenementenvergunning voorjaarsmarkt op 8 augustus van 09.00 uur tot 16.00 uur (RX2026-00001095, 6 augustus 2026)</meta:user-defined>
    <dc:language>nl</dc:language>
    <meta:user-defined meta:name="OVERHEIDop.locatietype/OVERHEIDop.gebiedsmarkering">Punt</meta:user-defined>
    <meta:user-defined meta:name="DC.title">Gemeente Utrechtse Heuvelrug, verleende vergunning APV/Bijzondere wetten - Schoollaan, Maarn, Evenementenvergunning voorjaarsmarkt op 8 augustus van 09.00 uur tot 16.00 uur (RX2026-00001095, 6 augustus 2026)</meta:user-defined>
    <meta:user-defined meta:name="DCTERMS.W3CDTF/DCTERMS.available">2026-08-10</meta:user-defined>
    <meta:user-defined meta:name="DCTERMS.W3CDTF/OVERHEIDop.jaargang">2026</meta:user-defined>
    <meta:user-defined meta:name="OVERHEIDop.publicationIssue">379687</meta:user-defined>
    <meta:user-defined meta:name="OVERHEIDop.GmbID/DC.identifier">gmb-2026-379687</meta:user-defined>
    <meta:user-defined meta:name="OVERHEIDop.versieInformatie"/>
  </office:meta>
</office:document-meta>
</file>