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Schoenmakersstraat 1 A, 3841 BB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6-08-2026</text:span> een besluit genomen op de aanvraag met zaaknummer 02430000264111 voor plaatsing airco installatie buitenunit op locatie Schoenmakersstraat 1 A, 3841 BB Harderwijk.</text:p>
            <text:p text:style-name="common-al">De vergunning is verleend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07-08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96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4111</meta:user-defined>
    <dc:language>nl</dc:language>
    <meta:user-defined meta:name="OVERHEIDop.locatietype/OVERHEIDop.gebiedsmarkering">Punt</meta:user-defined>
    <meta:user-defined meta:name="DC.title">Besluit aanvraag omgevingsvergunning, Schoenmakersstraat 1 A, 3841 BB Harderw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86</meta:user-defined>
    <meta:user-defined meta:name="OVERHEIDop.GmbID/DC.identifier">gmb-2026-379686</meta:user-defined>
    <meta:user-defined meta:name="OVERHEIDop.versieInformatie"/>
  </office:meta>
</office:document-meta>
</file>