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buurt barbecue op 28 augustus 2026 aan Prinses Christinastraat tussen de Nico Bergsteijnweg en de Prinses Margrietstraat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(en):</text:span>
          </text:p>
            <text:p text:style-name="common-al">29 juli 2026:</text:p>
            <text:p text:style-name="common-al">Buurt barbecue, 28 augustus 2026, Prinses Christinastraat tussen de Nico Bergsteijnweg en de Prinses Margrietstraat, Z.354563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7968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.354563</meta:user-defined>
    <dc:language>nl</dc:language>
    <meta:user-defined meta:name="OVERHEIDop.locatietype/OVERHEIDop.gebiedsmarkering">Weg</meta:user-defined>
    <meta:user-defined meta:name="DC.title">Melding voor een buurt barbecue op 28 augustus 2026 aan Prinses Christinastraat tussen de Nico Bergsteijnweg en de Prinses Margrietstraat te Woude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83</meta:user-defined>
    <meta:user-defined meta:name="OVERHEIDop.GmbID/DC.identifier">gmb-2026-379683</meta:user-defined>
    <meta:user-defined meta:name="OVERHEIDop.versieInformatie"/>
  </office:meta>
</office:document-meta>
</file>