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oombootweg 31B 1035T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uitbouw</text:p>
            <text:p text:style-name="common-al">Zaakadres: Stoombootweg 31B 1035TT Amsterdam</text:p>
            <text:p text:style-name="common-al">Datum ontvangst: 27-06-2026</text:p>
            <text:p text:style-name="common-al">Zaaknummer: Z2026-028576</text:p>
            <text:p text:style-name="common-al">DSO-nummer: 20260627000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76</meta:user-defined>
    <meta:user-defined meta:name="DCTERMS.abstract">realiseren van een dak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oombootweg 31B 1035TT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74</meta:user-defined>
    <meta:user-defined meta:name="OVERHEIDop.GmbID/DC.identifier">gmb-2026-379674</meta:user-defined>
    <meta:user-defined meta:name="OVERHEIDop.versieInformatie"/>
  </office:meta>
</office:document-meta>
</file>