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Madurastraat 6A 1094G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</text:p>
            <text:p text:style-name="common-al">Zaakadres: Madurastraat 6A 1094GL Amsterdam</text:p>
            <text:p text:style-name="common-al">Datum ontvangst: 13-07-2026</text:p>
            <text:p text:style-name="common-al">Zaaknummer: Z2026-030775</text:p>
            <text:p text:style-name="common-al">DSO-nummer: 202607130017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6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775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Madurastraat 6A 1094GL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59</meta:user-defined>
    <meta:user-defined meta:name="OVERHEIDop.GmbID/DC.identifier">gmb-2026-379659</meta:user-defined>
    <meta:user-defined meta:name="OVERHEIDop.versieInformatie"/>
  </office:meta>
</office:document-meta>
</file>