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Dreeshof 7 in Hein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n melding ontvangen voor activiteiten waarvoor geen vergunningplicht geldt op locatie Dreeshof 7 in Heinenoord. De aanvraag is geregistreerd onder zaaknummer Z2026-00002240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96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40</meta:user-defined>
    <dc:language>nl</dc:language>
    <meta:user-defined meta:name="OVERHEIDop.locatietype/OVERHEIDop.gebiedsmarkering">Vlak</meta:user-defined>
    <meta:user-defined meta:name="DC.title">Kennisgeving ontvangst Sloopmelding Dreeshof 7 in Heinenoo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57</meta:user-defined>
    <meta:user-defined meta:name="OVERHEIDop.GmbID/DC.identifier">gmb-2026-379657</meta:user-defined>
    <meta:user-defined meta:name="OVERHEIDop.versieInformatie"/>
  </office:meta>
</office:document-meta>
</file>